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8" style:parent-style-name="內文" style:family="paragraph">
      <style:paragraph-properties style:snap-to-layout-grid="false" fo:text-align="end" fo:margin-right="-0.4333in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8" style:parent-style-name="清單段落" style:list-style-name="LFO1" style:family="paragraph">
      <style:paragraph-properties style:text-autospace="none" style:snap-to-layout-grid="false" fo:line-height="125%" fo:margin-left="0.2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19" style:parent-style-name="清單段落" style:family="paragraph">
      <style:paragraph-properties style:text-autospace="none" style:snap-to-layout-grid="false" fo:line-height="125%" fo:margin-left="0.2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0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1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2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3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4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5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6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7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8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29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0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1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2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3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4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5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6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7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8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39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0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1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2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3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4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5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6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7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48" style:parent-style-name="內文" style:family="paragraph">
      <style:paragraph-properties style:text-autospace="none" style:snap-to-layout-grid="false" fo:text-align="center" fo:line-height="125%"/>
    </style:style>
    <style:style style:name="T49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3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54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55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56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57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58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59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0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1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2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3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4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5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6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7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8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69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70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71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  <style:style style:name="P72" style:parent-style-name="內文" style:family="paragraph">
      <style:paragraph-properties style:text-autospace="none" style:snap-to-layout-grid="false" fo:line-height="125%"/>
      <style:text-properties style:font-name="標楷體" style:font-name-asian="標楷體" style:font-name-complex="Times New Roman" fo:color="#000000" style:font-size-complex="12pt"/>
    </style:style>
  </office:automatic-styles>
  <office:body>
    <office:text text:use-soft-page-breaks="true">
      <text:p text:style-name="P1"><text:s text:c="3"/><text:span text:style-name="T2">專業教室、設備</text:span><text:span text:style-name="T3">線上</text:span><text:span text:style-name="T4">借用辦法</text:span><text:span text:style-name="T5">與</text:span><text:span text:style-name="T6">違規使用懲處辦法</text:span><text:span text:style-name="T7"><text:s text:c="2"/></text:span><text:bookmark-start text:name="_GoBack"/><text:bookmark-end text:name="_GoBack"/></text:p>
      <text:p text:style-name="P8"><text:span text:style-name="T9">民國</text:span><text:span text:style-name="T10">108</text:span><text:span text:style-name="T11">年</text:span><text:span text:style-name="T12">6</text:span><text:span text:style-name="T13">月</text:span><text:span text:style-name="T14">10</text:span><text:span text:style-name="T15">日系務會議通過<text:s/></text:span></text:p>
      <text:p text:style-name="P16"><text:span text:style-name="T17">專業教室、設備線上借用辦法</text:span></text:p>
      <text:list text:style-name="LFO1" text:continue-numbering="true">
        <text:list-item>
          <text:p text:style-name="P18">請於借用日至少前一日下午3:30點前登入「美術系專業教室借用管理系統」<text:s/></text:p>
        </text:list-item>
      </text:list>
      <text:p text:style-name="P19">依規定申請。經管理教師核准後方可借用。若空間預借額滿，待有同學取消即可登入申請借用。</text:p>
      <text:p text:style-name="P20"><text:s/>（借用週末、假日後一日教室，請於放假前一日下午3:30前完成線上申請）</text:p>
      <text:p text:style-name="P21">2. 教室管理教師簽核時間為週一~週五16:00（不含假日），敬請留意時間。</text:p>
      <text:p text:style-name="P22">3. 請按表詳填，可借用時段可從系統中查閱；非借用時段或已達人數上限，恕</text:p>
      <text:p text:style-name="P23"><text:s text:c="3"/>無法借用。</text:p>
      <text:p text:style-name="P24">4. 教室工作桌已分區，請確認後再提出申請，經簽核後恕無法更改。</text:p>
      <text:p text:style-name="P25">5. 非上課班級同學欲借用設備、空間創作，亦應登入系統依規定申請。</text:p>
      <text:p text:style-name="P26">6. 經核可借用者，請於系辦出示簽核證明借教室鑰匙。</text:p>
      <text:p text:style-name="P27">7. 完成借用手續並核准者，表示已佔用該時段，請確實前往借用區創作。若不</text:p>
      <text:p text:style-name="P28"><text:s text:c="3"/>克前往，應於借用時間四小時前上網取消申請（欲取消16:00前時段應於前一</text:p>
      <text:p text:style-name="P29"><text:s text:c="3"/>日12:00前提出申請）；因身體不適或急事須臨時取消，請聯繫教室管理教師</text:p>
      <text:p text:style-name="P30"><text:s text:c="3"/>辦理。</text:p>
      <text:p text:style-name="P31">8. 簽到：請借用人於借用時間開始15分鐘內登入南應大APP，點選「美術系簽到</text:p>
      <text:p text:style-name="P32"><text:s text:c="3"/>退」圖示簽到，並e-mail「工作區及借用設備使用前」照片予教室管理教師，</text:p>
      <text:p text:style-name="P33"><text:s text:c="3"/>完成簽到程序。</text:p>
      <text:p text:style-name="P34">9. 簽退：請借用人於借用時間結束後15分鐘內登入南應大APP，點選「美術系簽</text:p>
      <text:p text:style-name="P35"><text:s text:c="3"/>到退」圖示簽到，並e-mail「工作區及借用設備清潔整理後」照片予教室管</text:p>
      <text:p text:style-name="P36"><text:s text:c="3"/>理教師，完成簽退程序。</text:p>
      <text:p text:style-name="P37">10. 為釐清責任、自我保護，請確實仔細拍攝借用工作區與設備照片，如需特別<text:s/></text:p>
      <text:p text:style-name="P38"><text:s text:c="4"/>說明工作區及設備狀況，請於e-mail信件中詳述。</text:p>
      <text:p text:style-name="P39">11. 遇舉辦活動或連續假期，恕不開放申請借用。</text:p>
      <text:p text:style-name="P40">12. 美術系及外系選修所有學生均依此辦法依規定借用。</text:p>
      <text:p text:style-name="P41">13. 借用系統如何使用？請參照「美術系專業教室借用管理系統及簽到／簽退使</text:p>
      <text:p text:style-name="P42"><text:s text:c="4"/>用說明」</text:p>
      <text:p text:style-name="P43">14. 有任何問題請向教室管理教師提出。</text:p>
      <text:p text:style-name="P44">15.<text:s/>專業教室線上借用管理教師（簽到或簽退後請將工作區及借用設備照片mail</text:p>
      <text:p text:style-name="P45"><text:s text:c="4"/>給管理教師）雕塑：王文德<text:s text:c="2"/>木工：陳彥伯<text:s text:c="2"/>版畫：林宜炫<text:s text:c="2"/>繪畫：邱麟凱</text:p>
      <text:p text:style-name="P46">16. 本辦法經系務會議通過後實施，修正時亦同。</text:p>
      <text:p text:style-name="P47"/>
      <text:soft-page-break/>
      <text:p text:style-name="P48"><text:span text:style-name="T49">專業教室、設備違規使用</text:span><text:span text:style-name="T50">懲</text:span><text:span text:style-name="T51">處辦法</text:span><text:span text:style-name="T52">（違規一點＝勞服一小時）</text:span></text:p>
      <text:p text:style-name="P53">1. 工具、設備若因人為操作不當導致髒汙、損壞，當事人需負責清洗或照價賠</text:p>
      <text:p text:style-name="P54"><text:s text:c="3"/>償。</text:p>
      <text:p text:style-name="P55">2. 任意攜帶高電流電器於教室內使用，導致電路、教室設備損壞，當事人應照</text:p>
      <text:p text:style-name="P56"><text:s text:c="3"/>價賠償。</text:p>
      <text:p text:style-name="P57">3. 工作區使用完畢應自行帶走垃圾按分類丟棄，未清除垃圾者，違規一點。</text:p>
      <text:p text:style-name="P58">4. 離開教室前未將借用設備還原定位、關好門窗，未確實清潔工作區域者，違</text:p>
      <text:p text:style-name="P59"><text:s text:c="3"/>規一點。</text:p>
      <text:p text:style-name="P60">5. 教室內不可放置私人物品、工具，離開時請帶走。留下的一律清除。</text:p>
      <text:p text:style-name="P61">6. 借鑰匙者若於借用時間結束前欲先離開，應找其他借用者至系辦交換證件；</text:p>
      <text:p text:style-name="P62"><text:s text:c="3"/>借用結束未歸還鑰匙，違規一點。</text:p>
      <text:p text:style-name="P63">7. 完成教室借用手續並核准者，若不克前往應依規定取消借用。未取消者，違</text:p>
      <text:p text:style-name="P64"><text:s text:c="3"/>規二點。</text:p>
      <text:p text:style-name="P65">8. 未依規定申請，違規使用教室及設備者，違規四點。</text:p>
      <text:p text:style-name="P66">9. 借用人未依規定簽到、簽退者，第三次（含）開始，違規一點；第四次違規</text:p>
      <text:p text:style-name="P67"><text:s text:c="3"/>二點，依此類推。</text:p>
      <text:p text:style-name="P68">10. 對代理教室管理者（TA、系辦工讀生），有輕蔑、踰矩、不服管理等情事，</text:p>
      <text:p text:style-name="P69"><text:s text:c="3"/>依具體事證情節輕重，記違規一點以上，二次小過以下處分。</text:p>
      <text:p text:style-name="P70">11. 借用教室、設備違規點數未消除，恕無法借用教室。</text:p>
      <text:p text:style-name="P71">12.<text:s/>本辦法經系務會議通過後實施，修正時亦同。</text:p>
      <text:p text:style-name="P7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</meta:initial-creator>
    <dc:creator>user</dc:creator>
    <meta:creation-date>2020-08-02T11:21:00Z</meta:creation-date>
    <dc:date>2020-08-02T11:21:00Z</dc:date>
    <meta:template xlink:href="Normal" xlink:type="simple"/>
    <meta:editing-cycles>2</meta:editing-cycles>
    <meta:editing-duration>PT0S</meta:editing-duration>
    <meta:document-statistic meta:page-count="2" meta:paragraph-count="2" meta:word-count="223" meta:character-count="1496" meta:row-count="10" meta:non-whitespace-character-count="1275"/>
  </office:meta>
</office:document-meta>
</file>