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justify"/>
    </style:style>
    <style:style style:name="P3" style:parent-style-name="內文" style:family="paragraph">
      <style:paragraph-properties fo:text-align="justify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fo:font-weight="bold" style:font-weight-asian="bold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fo:font-weight="bold" style:font-weight-asian="bold"/>
    </style:style>
    <style:style style:name="P8" style:parent-style-name="內文" style:family="paragraph">
      <style:paragraph-properties fo:text-align="justify"/>
    </style:style>
    <style:style style:name="P9" style:parent-style-name="內文" style:family="paragraph">
      <style:paragraph-properties fo:text-align="justify"/>
    </style:style>
    <style:style style:name="T10" style:parent-style-name="預設段落字型" style:family="text">
      <style:text-properties fo:color="#000000"/>
    </style:style>
    <style:style style:name="P11" style:parent-style-name="內文" style:family="paragraph">
      <style:paragraph-properties fo:text-align="justify"/>
    </style:style>
    <style:style style:name="P12" style:parent-style-name="內文" style:family="paragraph">
      <style:paragraph-properties fo:text-align="justify"/>
    </style:style>
    <style:style style:name="T13" style:parent-style-name="預設段落字型" style:family="text">
      <style:text-properties fo:font-weight="bold" style:font-weight-asian="bold"/>
    </style:style>
    <style:style style:name="T14" style:parent-style-name="預設段落字型" style:family="text">
      <style:text-properties fo:font-weight="bold" style:font-weight-asian="bold"/>
    </style:style>
    <style:style style:name="P15" style:parent-style-name="內文" style:family="paragraph">
      <style:paragraph-properties fo:text-align="justify"/>
    </style:style>
    <style:style style:name="P16" style:parent-style-name="內文" style:family="paragraph">
      <style:paragraph-properties fo:text-align="justify"/>
    </style:style>
    <style:style style:name="P17" style:parent-style-name="內文" style:family="paragraph">
      <style:paragraph-properties fo:text-align="justify"/>
    </style:style>
    <style:style style:name="P18" style:parent-style-name="內文" style:family="paragraph">
      <style:paragraph-properties fo:text-align="justify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fo:font-weight="bold" style:font-weight-asian="bold"/>
    </style:style>
    <style:style style:name="P21" style:parent-style-name="內文" style:family="paragraph">
      <style:paragraph-properties fo:text-align="justify"/>
      <style:text-properties fo:font-weight="bold" style:font-weight-asian="bold"/>
    </style:style>
    <style:style style:name="P22" style:parent-style-name="內文" style:family="paragraph">
      <style:paragraph-properties fo:text-align="justify"/>
    </style:style>
    <style:style style:name="P23" style:parent-style-name="內文" style:family="paragraph">
      <style:paragraph-properties fo:text-align="justify"/>
    </style:style>
    <style:style style:name="P24" style:parent-style-name="內文" style:family="paragraph">
      <style:paragraph-properties fo:text-align="justify"/>
    </style:style>
    <style:style style:name="P25" style:parent-style-name="內文" style:family="paragraph">
      <style:paragraph-properties fo:text-align="justify"/>
    </style:style>
    <style:style style:name="P26" style:parent-style-name="內文" style:family="paragraph">
      <style:paragraph-properties fo:text-align="justify"/>
    </style:style>
    <style:style style:name="P27" style:parent-style-name="內文" style:family="paragraph">
      <style:paragraph-properties fo:text-align="justify"/>
    </style:style>
    <style:style style:name="P28" style:parent-style-name="內文" style:family="paragraph">
      <style:paragraph-properties fo:text-align="justify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fo:font-weight="bold" style:font-weight-asian="bold"/>
    </style:style>
    <style:style style:name="T31" style:parent-style-name="預設段落字型" style:family="text">
      <style:text-properties fo:font-weight="bold" style:font-weight-asian="bold"/>
    </style:style>
    <style:style style:name="P32" style:parent-style-name="內文" style:family="paragraph">
      <style:paragraph-properties fo:text-align="justify"/>
    </style:style>
    <style:style style:name="P33" style:parent-style-name="內文" style:family="paragraph">
      <style:paragraph-properties fo:text-align="justify"/>
    </style:style>
    <style:style style:name="P34" style:parent-style-name="內文" style:family="paragraph">
      <style:paragraph-properties fo:text-align="justify"/>
    </style:style>
    <style:style style:name="P35" style:parent-style-name="內文" style:family="paragraph">
      <style:paragraph-properties fo:text-align="justify"/>
    </style:style>
    <style:style style:name="P36" style:parent-style-name="內文" style:family="paragraph">
      <style:paragraph-properties fo:text-align="justify"/>
    </style:style>
    <style:style style:name="P37" style:parent-style-name="內文" style:family="paragraph">
      <style:paragraph-properties fo:text-align="justify"/>
    </style:style>
    <style:style style:name="P38" style:parent-style-name="內文" style:family="paragraph">
      <style:paragraph-properties fo:text-align="justify"/>
    </style:style>
    <style:style style:name="P39" style:parent-style-name="內文" style:family="paragraph">
      <style:paragraph-properties fo:text-align="justify"/>
    </style:style>
    <style:style style:name="P40" style:parent-style-name="內文" style:family="paragraph">
      <style:paragraph-properties fo:text-align="justify"/>
    </style:style>
    <style:style style:name="P41" style:parent-style-name="內文" style:family="paragraph">
      <style:paragraph-properties fo:text-align="justify"/>
    </style:style>
    <style:style style:name="P42" style:parent-style-name="內文" style:family="paragraph">
      <style:paragraph-properties fo:text-align="justify"/>
    </style:style>
    <style:style style:name="P43" style:parent-style-name="內文" style:family="paragraph">
      <style:paragraph-properties fo:text-align="justify"/>
    </style:style>
    <style:style style:name="P44" style:parent-style-name="內文" style:family="paragraph">
      <style:paragraph-properties fo:text-align="justify"/>
    </style:style>
    <style:style style:name="P45" style:parent-style-name="內文" style:family="paragraph">
      <style:paragraph-properties fo:text-align="justify"/>
    </style:style>
    <style:style style:name="P46" style:parent-style-name="內文" style:family="paragraph">
      <style:paragraph-properties fo:text-align="justify"/>
    </style:style>
    <style:style style:name="P47" style:parent-style-name="內文" style:family="paragraph">
      <style:paragraph-properties fo:text-align="justify"/>
    </style:style>
    <style:style style:name="P48" style:parent-style-name="內文" style:family="paragraph">
      <style:paragraph-properties fo:text-align="justify"/>
    </style:style>
    <style:style style:name="P49" style:parent-style-name="內文" style:family="paragraph">
      <style:paragraph-properties fo:text-align="justify"/>
    </style:style>
    <style:style style:name="P50" style:parent-style-name="內文" style:family="paragraph">
      <style:paragraph-properties fo:text-align="justify"/>
    </style:style>
    <style:style style:name="P51" style:parent-style-name="內文" style:family="paragraph">
      <style:paragraph-properties fo:text-align="justify"/>
    </style:style>
    <style:style style:name="P52" style:parent-style-name="內文" style:family="paragraph">
      <style:paragraph-properties fo:text-align="justify"/>
    </style:style>
    <style:style style:name="P53" style:parent-style-name="內文" style:family="paragraph">
      <style:paragraph-properties fo:text-align="justify"/>
    </style:style>
    <style:style style:name="P54" style:parent-style-name="內文" style:family="paragraph">
      <style:paragraph-properties fo:text-align="justify"/>
    </style:style>
    <style:style style:name="P55" style:parent-style-name="內文" style:family="paragraph">
      <style:paragraph-properties fo:text-align="justify"/>
    </style:style>
    <style:style style:name="P56" style:parent-style-name="內文" style:family="paragraph">
      <style:paragraph-properties fo:text-align="justify"/>
    </style:style>
    <style:style style:name="P57" style:parent-style-name="內文" style:family="paragraph">
      <style:paragraph-properties fo:text-align="justify"/>
    </style:style>
    <style:style style:name="P58" style:parent-style-name="內文" style:family="paragraph">
      <style:paragraph-properties fo:text-align="justify"/>
    </style:style>
    <style:style style:name="P59" style:parent-style-name="內文" style:family="paragraph">
      <style:paragraph-properties fo:text-align="justify"/>
      <style:text-properties fo:font-weight="bold" style:font-weight-asian="bold"/>
    </style:style>
    <style:style style:name="P60" style:parent-style-name="內文" style:family="paragraph">
      <style:paragraph-properties fo:text-align="justify"/>
    </style:style>
    <style:style style:name="P61" style:parent-style-name="內文" style:family="paragraph">
      <style:paragraph-properties fo:text-align="justify"/>
    </style:style>
    <style:style style:name="P62" style:parent-style-name="內文" style:family="paragraph">
      <style:paragraph-properties fo:text-align="justify"/>
    </style:style>
    <style:style style:name="P63" style:parent-style-name="內文" style:family="paragraph">
      <style:paragraph-properties fo:text-align="justify"/>
    </style:style>
    <style:style style:name="P64" style:parent-style-name="內文" style:family="paragraph">
      <style:paragraph-properties fo:text-align="justify"/>
    </style:style>
    <style:style style:name="P65" style:parent-style-name="內文" style:family="paragraph">
      <style:paragraph-properties fo:text-align="justify"/>
    </style:style>
    <style:style style:name="P66" style:parent-style-name="內文" style:family="paragraph">
      <style:paragraph-properties fo:text-align="justify"/>
    </style:style>
    <style:style style:name="P67" style:parent-style-name="內文" style:family="paragraph">
      <style:paragraph-properties fo:text-align="justify"/>
    </style:style>
    <style:style style:name="P68" style:parent-style-name="內文" style:family="paragraph">
      <style:paragraph-properties fo:text-align="justify"/>
    </style:style>
    <style:style style:name="P69" style:parent-style-name="內文" style:family="paragraph">
      <style:paragraph-properties fo:text-align="justify"/>
    </style:style>
    <style:style style:name="P70" style:parent-style-name="內文" style:family="paragraph">
      <style:paragraph-properties fo:text-align="justify"/>
    </style:style>
    <style:style style:name="P71" style:parent-style-name="內文" style:family="paragraph">
      <style:text-properties fo:font-weight="bold" style:font-weight-asian="bold"/>
    </style:style>
    <style:style style:name="P72" style:parent-style-name="內文" style:family="paragraph">
      <style:paragraph-properties fo:text-align="justify"/>
    </style:style>
    <style:style style:name="P73" style:parent-style-name="內文" style:family="paragraph">
      <style:paragraph-properties fo:text-align="justify"/>
      <style:text-properties fo:font-weight="bold" style:font-weight-asian="bold"/>
    </style:style>
    <style:style style:name="P74" style:parent-style-name="內文" style:family="paragraph">
      <style:paragraph-properties fo:text-align="justify"/>
    </style:style>
    <style:style style:name="P75" style:parent-style-name="內文" style:family="paragraph">
      <style:paragraph-properties fo:text-align="justify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新細明體"/>
    </style:style>
    <style:style style:name="T81" style:parent-style-name="預設段落字型" style:family="text">
      <style:text-properties style:font-name="新細明體"/>
    </style:style>
    <style:style style:name="P82" style:parent-style-name="內文" style:family="paragraph">
      <style:paragraph-properties fo:text-align="justify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新細明體"/>
    </style:style>
    <style:style style:name="P86" style:parent-style-name="內文" style:family="paragraph">
      <style:paragraph-properties fo:text-align="justify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新細明體"/>
    </style:style>
    <style:style style:name="P90" style:parent-style-name="內文" style:family="paragraph">
      <style:paragraph-properties fo:text-align="justify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新細明體"/>
    </style:style>
    <style:style style:name="T93" style:parent-style-name="預設段落字型" style:family="text">
      <style:text-properties style:font-name="新細明體"/>
    </style:style>
    <style:style style:name="P94" style:parent-style-name="內文" style:family="paragraph">
      <style:paragraph-properties fo:text-align="justify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新細明體"/>
    </style:style>
    <style:style style:name="P98" style:parent-style-name="內文" style:family="paragraph">
      <style:paragraph-properties fo:text-align="justify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新細明體"/>
    </style:style>
    <style:style style:name="P102" style:parent-style-name="內文" style:family="paragraph">
      <style:paragraph-properties fo:text-align="justify"/>
    </style:style>
    <style:style style:name="P103" style:parent-style-name="內文" style:family="paragraph">
      <style:paragraph-properties fo:text-align="justify"/>
    </style:style>
    <style:style style:name="P104" style:parent-style-name="內文" style:family="paragraph">
      <style:paragraph-properties fo:text-align="justify"/>
      <style:text-properties fo:font-weight="bold" style:font-weight-asian="bold"/>
    </style:style>
    <style:style style:name="P105" style:parent-style-name="內文" style:family="paragraph">
      <style:paragraph-properties fo:text-align="justify"/>
    </style:style>
    <style:style style:name="P106" style:parent-style-name="內文" style:family="paragraph">
      <style:paragraph-properties fo:text-align="justify"/>
    </style:style>
    <style:style style:name="P107" style:parent-style-name="內文" style:family="paragraph">
      <style:paragraph-properties fo:text-align="justify"/>
    </style:style>
    <style:style style:name="P108" style:parent-style-name="內文" style:family="paragraph">
      <style:paragraph-properties fo:text-align="justify"/>
    </style:style>
    <style:style style:name="P109" style:parent-style-name="內文" style:family="paragraph">
      <style:paragraph-properties fo:text-align="justify"/>
    </style:style>
    <style:style style:name="P110" style:parent-style-name="內文" style:family="paragraph">
      <style:paragraph-properties fo:text-align="justify"/>
    </style:style>
    <style:style style:name="P111" style:parent-style-name="內文" style:family="paragraph">
      <style:paragraph-properties fo:text-align="justify"/>
    </style:style>
    <style:style style:name="P112" style:parent-style-name="內文" style:family="paragraph">
      <style:paragraph-properties fo:text-align="justify"/>
    </style:style>
    <style:style style:name="P113" style:parent-style-name="內文" style:family="paragraph">
      <style:paragraph-properties fo:text-align="justify"/>
    </style:style>
    <style:style style:name="P114" style:parent-style-name="內文" style:family="paragraph">
      <style:paragraph-properties fo:text-align="justify"/>
    </style:style>
    <style:style style:name="P115" style:parent-style-name="內文" style:family="paragraph">
      <style:paragraph-properties fo:text-align="justify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新細明體"/>
    </style:style>
    <style:style style:name="P119" style:parent-style-name="內文" style:family="paragraph">
      <style:paragraph-properties fo:text-align="justify"/>
    </style:style>
    <style:style style:name="P120" style:parent-style-name="內文" style:family="paragraph">
      <style:paragraph-properties fo:text-align="justify"/>
    </style:style>
    <style:style style:name="P121" style:parent-style-name="內文" style:family="paragraph">
      <style:paragraph-properties fo:text-align="justify"/>
    </style:style>
    <style:style style:name="P122" style:parent-style-name="內文" style:family="paragraph">
      <style:paragraph-properties fo:text-align="justify"/>
    </style:style>
    <style:style style:name="P123" style:parent-style-name="內文" style:family="paragraph">
      <style:paragraph-properties fo:text-align="justify"/>
      <style:text-properties style:font-name="新細明體" fo:font-weight="bold" style:font-weight-asian="bold"/>
    </style:style>
    <style:style style:name="P124" style:parent-style-name="內文" style:family="paragraph">
      <style:paragraph-properties fo:text-align="justify"/>
      <style:text-properties style:font-name="新細明體"/>
    </style:style>
    <style:style style:name="P125" style:parent-style-name="內文" style:family="paragraph">
      <style:paragraph-properties fo:text-align="justify"/>
      <style:text-properties style:font-name="新細明體"/>
    </style:style>
    <style:style style:name="P126" style:parent-style-name="內文" style:family="paragraph">
      <style:paragraph-properties fo:text-align="justify"/>
      <style:text-properties style:font-name="新細明體"/>
    </style:style>
    <style:style style:name="P127" style:parent-style-name="內文" style:family="paragraph">
      <style:paragraph-properties fo:text-align="justify"/>
      <style:text-properties style:font-name="新細明體"/>
    </style:style>
    <style:style style:name="P128" style:parent-style-name="內文" style:family="paragraph">
      <style:paragraph-properties fo:text-align="justify"/>
      <style:text-properties style:font-name="新細明體"/>
    </style:style>
    <style:style style:name="P129" style:parent-style-name="內文" style:family="paragraph">
      <style:paragraph-properties fo:text-align="justify"/>
      <style:text-properties style:font-name="新細明體"/>
    </style:style>
    <style:style style:name="P130" style:parent-style-name="內文" style:family="paragraph">
      <style:paragraph-properties fo:text-align="justify"/>
      <style:text-properties style:font-name="新細明體"/>
    </style:style>
    <style:style style:name="P131" style:parent-style-name="內文" style:family="paragraph">
      <style:paragraph-properties fo:text-align="justify"/>
      <style:text-properties style:font-name="新細明體"/>
    </style:style>
    <style:style style:name="P132" style:parent-style-name="內文" style:family="paragraph">
      <style:paragraph-properties fo:text-align="justify"/>
      <style:text-properties style:font-name="新細明體"/>
    </style:style>
    <style:style style:name="P133" style:parent-style-name="內文" style:family="paragraph">
      <style:paragraph-properties fo:text-align="justify"/>
      <style:text-properties style:font-name="新細明體"/>
    </style:style>
    <style:style style:name="P134" style:parent-style-name="內文" style:family="paragraph">
      <style:paragraph-properties fo:text-align="justify"/>
      <style:text-properties style:font-name="新細明體"/>
    </style:style>
    <style:style style:name="P135" style:parent-style-name="內文" style:family="paragraph">
      <style:paragraph-properties fo:text-align="justify"/>
      <style:text-properties style:font-name="新細明體"/>
    </style:style>
    <style:style style:name="P136" style:parent-style-name="內文" style:family="paragraph">
      <style:paragraph-properties fo:text-align="justify"/>
      <style:text-properties style:font-name="新細明體"/>
    </style:style>
    <style:style style:name="P137" style:parent-style-name="內文" style:family="paragraph">
      <style:paragraph-properties fo:text-align="justify"/>
      <style:text-properties style:font-name="新細明體"/>
    </style:style>
    <style:style style:name="P138" style:parent-style-name="內文" style:family="paragraph">
      <style:paragraph-properties fo:text-align="justify"/>
      <style:text-properties style:font-name="新細明體"/>
    </style:style>
  </office:automatic-styles>
  <office:body>
    <office:text text:use-soft-page-breaks="true">
      <text:p text:style-name="P1">台南應用科技大學美術系系展實施辦法</text:p>
      <text:p text:style-name="P2"/>
      <text:p text:style-name="P3"><text:span text:style-name="T4">一、</text:span><text:span text:style-name="T5">宗</text:span><text:span text:style-name="T6"><text:s/></text:span><text:span text:style-name="T7">旨</text:span></text:p>
      <text:p text:style-name="P8"/>
      <text:p text:style-name="P9">鼓勵本校美術系全體學生創作熱誠與風氣，推動及培養<text:span text:style-name="T10">美術競賽能力並落實學校美學教育宗旨</text:span>，提升校內藝術水準。</text:p>
      <text:p text:style-name="P11"/>
      <text:p text:style-name="P12"><text:span text:style-name="T13">二、</text:span><text:span text:style-name="T14">辦理單位</text:span></text:p>
      <text:p text:style-name="P15"/>
      <text:p text:style-name="P16">指導單位：台南應用科技大學美術系</text:p>
      <text:p text:style-name="P17">主辦單位：台南應用科技大學美術系學會</text:p>
      <text:p text:style-name="P18"/>
      <text:p text:style-name="P19"><text:span text:style-name="T20">三、展覽類別</text:span></text:p>
      <text:p text:style-name="P21"/>
      <text:p text:style-name="P22">一、西畫類：油畫、水彩、版畫、綜合媒材</text:p>
      <text:p text:style-name="P23">二、國畫類：水墨、膠彩、書法、篆刻</text:p>
      <text:p text:style-name="P24">三、新媒體影像類：攝影、數位影像、錄影藝術</text:p>
      <text:p text:style-name="P25">四、立體造型類：雕塑、陶藝、裝置、木雕、傳統工藝</text:p>
      <text:p text:style-name="P26">五、文創產業類：漫畫、裝飾設計、插畫、動畫</text:p>
      <text:p text:style-name="P27"/>
      <text:p text:style-name="P28"><text:span text:style-name="T29">四</text:span><text:span text:style-name="T30">、</text:span><text:span text:style-name="T31">實施方式</text:span></text:p>
      <text:p text:style-name="P32"/>
      <text:p text:style-name="P33">一、<text:s/>參賽資格：</text:p>
      <text:p text:style-name="P34">1、<text:s/>凡具台南應用科技大學美術系學籍之在學學生(不含研究生)。</text:p>
      <text:p text:style-name="P35">2、<text:s/>主要作品以學生本人在學期間所創作之作品，未獲任何公辦美展獎項（入選<text:s text:c="3"/></text:p>
      <text:p text:style-name="P36"><text:s text:c="4"/>以上）為限。</text:p>
      <text:p text:style-name="P37">3、<text:s/>有下列情事之一者，取消參賽資格，兩年內不得參加，項目如下：</text:p>
      <text:p text:style-name="P38"><text:s text:c="4"/>(1)作品完成於非在學就讀期間。</text:p>
      <text:p text:style-name="P39"><text:s text:c="4"/>(2)明顯抄襲他人作品，或冒名頂替者。</text:p>
      <text:p text:style-name="P40"><text:s text:c="4"/>(3)作品曾參加國內各種展覽競賽經發表者。</text:p>
      <text:p text:style-name="P41">4、<text:s/>可以跨類參賽，但每類限送壹件。</text:p>
      <text:p text:style-name="P42"/>
      <text:p text:style-name="P43">二、<text:s/>徵件作品：</text:p>
      <text:p text:style-name="P44">1、<text:s/>收件時間：</text:p>
      <text:p text:style-name="內文"><text:s text:c="4"/>固定每學年度上學期10~12月為系展主要工作及籌備時間</text:p>
      <text:p text:style-name="內文"><text:s text:c="4"/>10月初<text:s/>開始公佈競賽簡章及時間</text:p>
      <text:p text:style-name="內文"><text:s text:c="4"/>11月中旬交件及初審</text:p>
      <text:soft-page-break/>
      <text:p text:style-name="內文"><text:s text:c="4"/>12月複審及展覽(須與藝術中心洽談每年固定12月份有2個星期檔次可供系展評審及展覽使用)</text:p>
      <text:p text:style-name="P45">2、<text:s/>收件地點：</text:p>
      <text:p text:style-name="P46"><text:s text:c="4"/>(1)初<text:s/>審—參展作品相片與報名表請親自繳至美術系學會辦公室</text:p>
      <text:p text:style-name="P47"><text:s text:c="4"/>(2)複<text:s/>審—收件日期、地點由系學會另行公布海報通知。</text:p>
      <text:p text:style-name="P48">3、<text:s/>作品規格：</text:p>
      <text:p text:style-name="P49"><text:s text:c="4"/>複審送審作品須依下列規格送件，作品如需裝框，背面應加木板，正面裝用壓克力，不得裝用玻璃。不符規定之作品，主辦單位有權取消得獎資格。</text:p>
      <text:p text:style-name="P50">(1)西畫類：</text:p>
      <text:p text:style-name="P51">油<text:s/>畫、多媒材：最大以200號，最小以20<text:s/>號為限。</text:p>
      <text:p text:style-name="P52">水彩畫、版<text:s/>畫：裝框，畫面以大於八開（38cm × 26cm）以上皆可參賽。</text:p>
      <text:p text:style-name="P53">(2)國畫類：</text:p>
      <text:p text:style-name="P54">卷軸、裝框尺寸不拘，卷軸需精裱完成。</text:p>
      <text:p text:style-name="P55">(3)<text:s/>新媒體影像類：攝影影像類裝框尺寸不拘。若以現場電腦播放方式，請作者自行解決電腦播放及保全問題，主辦單位概不負責現場電腦或投影機等設備之損壞、遺失等問題。</text:p>
      <text:p text:style-name="P56">(4)<text:s/>立體造型類：形式及材質、作品大小應力求安全簡便不易破損。裝置空間或立體作品最高含座不得超過200公分，長度、寬度各不得超過150公分，單一組合重量不得超過70公斤。</text:p>
      <text:p text:style-name="P57">(5)<text:s/>文創產業類：平面作品請裝框，畫面以大於16開（27cm × 19cm）以上皆可參賽。漫畫作品可以書籍形式參賽，但需裝釘完整(黑白、彩色不限)。裝飾設計之形式及材質、大小應力求安全簡便不易破損，立體作品高度、長度、寬度各不得超過100公分，單一組合重量不得超過30公斤。動畫作品若以現場電腦播放方式，請作者自行解決電腦播放及保全問題，主辦單位概不負責現場電腦或投影機等設備之損壞、遺失等問題。</text:p>
      <text:p text:style-name="P58"/>
      <text:p text:style-name="P59">五、作品評審</text:p>
      <text:p text:style-name="P60"/>
      <text:p text:style-name="P61">徵件作品由主辦單位邀請本校美術系老師組成評審委員會辦理初、複、決審，依作品評審要點辦理。經評審決定，各獎項必要時得以從缺。</text:p>
      <text:p text:style-name="P62"/>
      <text:p text:style-name="P63">一、初審：依各類別，分別進行照片審查。獲初審通過者，由主辦單位通知繳交</text:p>
      <text:p text:style-name="P64"><text:s text:c="10"/>原作作品參加複審。</text:p>
      <text:p text:style-name="P65">二、複審：依各類別，評審原作作品。由初審通過之原作作品中選出各類前三名</text:p>
      <text:p text:style-name="P66"><text:s text:c="10"/>及佳作入選等獎項。</text:p>
      <text:p text:style-name="P67">三、新人獎兩名(不分類)：為讓剛入學的大一新生或年級較低的班級有踴躍的參</text:p>
      <text:p text:style-name="P68"><text:s text:c="23"/>與感，在複審階段由評審委員額外評選出最佳新人獎</text:p>
      <text:p text:style-name="P69"><text:s text:c="23"/>兩名(僅限四技一年級及七技一~三年級)。</text:p>
      <text:p text:style-name="P70"/>
      <text:p text:style-name="P71">六、邀請觀摩單元</text:p>
      <text:p text:style-name="內文"><text:s text:c="9"/></text:p>
      <text:p text:style-name="內文"><text:s text:c="4"/>為提升及豐富展覽素質，可經由主辦單位或美術系專任教師推薦，邀請在學研究生作品或甚至是傑出校友作品，以邀請觀摩展的名義參與系展。</text:p>
      <text:p text:style-name="P72"/>
      <text:p text:style-name="P73">七、送、退件須知</text:p>
      <text:p text:style-name="P74"/>
      <text:p text:style-name="P75">一、<text:s/>初審：</text:p>
      <text:p text:style-name="P76"><text:span text:style-name="T77">1</text:span><text:span text:style-name="T78">、</text:span>以原作作品之10<text:s/>吋<text:s/>× 8<text:s/>吋照片審查。</text:p>
      <text:p text:style-name="P79"><text:span text:style-name="T80">2</text:span><text:span text:style-name="T81">、</text:span>立體作品每件請自取三個不同角度拍攝成10<text:s/>吋<text:s/>× 8<text:s/>吋照片（1件合計3張</text:p>
      <text:p text:style-name="P82"><text:s text:c="3"/>照片）送審。</text:p>
      <text:p text:style-name="P83"><text:span text:style-name="T84">3</text:span><text:span text:style-name="T85">、</text:span>所有照片審查後一律不退還，送件前請自行拷貝留存。</text:p>
      <text:p text:style-name="P86">二、<text:s/>複審：</text:p>
      <text:p text:style-name="P87"><text:span text:style-name="T88">1</text:span><text:span text:style-name="T89">、</text:span>初審通過者以主要參選作品之原作，請作者依規定時間自行送至指定地點，</text:p>
      <text:p text:style-name="P90"><text:s text:c="2"/>逾期視同放棄複審資格。</text:p>
      <text:p text:style-name="P91"><text:span text:style-name="T92">2</text:span><text:span text:style-name="T93">、</text:span>參加複審之作品，作品標籤需工整清晰，並請作者自行黏貼於作品背面左上</text:p>
      <text:p text:style-name="P94"><text:s text:c="2"/>角及底座、木箱、壓克力盒等週邊設備明顯處，以利登記及運送。</text:p>
      <text:p text:style-name="P95"><text:span text:style-name="T96">3</text:span><text:span text:style-name="T97">、</text:span>複審階段送審作品，請親自或委託代理人送件點交；若採郵寄送件，請自行</text:p>
      <text:p text:style-name="P98"><text:s text:c="2"/>安全包裝，郵遞過程所遭致之損失，由作者自行負擔。</text:p>
      <text:p text:style-name="P99"><text:span text:style-name="T100">4</text:span><text:span text:style-name="T101">、</text:span>複審未通過，由主辦單位通知領取退件，於退件截止日尚未領取者，主辦單<text:s text:c="2"/></text:p>
      <text:p text:style-name="P102"><text:s text:c="2"/>位不負保管及賠償責任。</text:p>
      <text:p text:style-name="P103"/>
      <text:p text:style-name="P104">七、獎<text:s/>勵</text:p>
      <text:p text:style-name="P105"/>
      <text:p text:style-name="P106">一、五類第一名，各1位，每位獎金5仟元、獎狀乙紙，由系學會指導老師簽署</text:p>
      <text:p text:style-name="P107"><text:s text:c="4"/>嘉獎2次。<text:tab/></text:p>
      <text:p text:style-name="P108">二、五類第二名，各1位，每位獎金3仟元、獎狀乙紙、由系學會指導老師簽署</text:p>
      <text:p text:style-name="P109"><text:s text:c="4"/>嘉獎2次。</text:p>
      <text:p text:style-name="P110">三、五類第三名，各1位，每位獎金2仟元、獎狀乙紙、由系學會指導老師簽署</text:p>
      <text:p text:style-name="P111"><text:s text:c="4"/>嘉獎2次。</text:p>
      <text:p text:style-name="P112">四、五類設佳作10位（依各類徵件數量多寡比例分配得獎名額），每位獎金1</text:p>
      <text:p text:style-name="P113"><text:s text:c="4"/>仟元、獎狀乙紙、由系學會指導老師簽署嘉獎1次。</text:p>
      <text:p text:style-name="P114">五、新人獎2名，每位獎金2仟元、獎狀乙紙、由系學會指導老師簽署嘉獎2</text:p>
      <text:p text:style-name="P115"><text:s text:c="4"/>次。</text:p>
      <text:p text:style-name="P116">六、五類設入選若干名(獲入選參與系展，但無得獎名次<text:span text:style-name="T117">)</text:span><text:span text:style-name="T118">，每位</text:span>獎狀乙紙、由系</text:p>
      <text:p text:style-name="P119"><text:s text:c="4"/>學會指導老師簽署嘉獎1次。</text:p>
      <text:p text:style-name="P120">七、所有參展作品經複審評審為入選以上(含新人獎)，皆可由美術系辦公室認可</text:p>
      <text:soft-page-break/>
      <text:p text:style-name="P121"><text:s text:c="4"/>為學生畢業門檻展覽積分點數累積一點。</text:p>
      <text:p text:style-name="P122"/>
      <text:p text:style-name="P123">八、其<text:s/>他</text:p>
      <text:p text:style-name="P124"/>
      <text:p text:style-name="P125">一、作品同時參加本系展及其他競賽，並同時獲獎者，視同重複參賽，予以取消</text:p>
      <text:p text:style-name="P126"><text:s text:c="4"/>資格。</text:p>
      <text:p text:style-name="P127">二、作品過重、過大或易碎致不適參展者，承辦單位得不予展出。</text:p>
      <text:p text:style-name="P128">三、作品不得有抄襲、冒名情事，如經發現，除自負違法責任外，並予取消參賽</text:p>
      <text:p text:style-name="P129"><text:s text:c="4"/>獲得獎資格。</text:p>
      <text:p text:style-name="P130">四、此展覽為校內學生性質競賽，故主辦單位對審查及得獎作品並無法負保管之</text:p>
      <text:p text:style-name="P131"><text:s text:c="4"/>責或投保藝術品綜合保險，期限自作品收件後至退件截止日止，若遇人力不<text:s text:c="2"/></text:p>
      <text:p text:style-name="P132"><text:s text:c="4"/>可抗拒情事、作品本身結構或裝置不良，而遭受損害者，主辦單位不負賠償</text:p>
      <text:p text:style-name="P133"><text:s text:c="4"/>責任。</text:p>
      <text:p text:style-name="P134">五、凡參加當年度美術系展者，視同承認本活動實施辦法之各項規定。</text:p>
      <text:p text:style-name="P135">六、本活動實施辦法如有未盡事宜，得經美術系系務會議討論修改公布。</text:p>
      <text:p text:style-name="P136"/>
      <text:p text:style-name="P137"/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台南應用科技大學美術系系展實施辦法</dc:title>
    <meta:initial-creator>.</meta:initial-creator>
    <dc:creator>user</dc:creator>
    <meta:creation-date>2020-08-28T11:06:00Z</meta:creation-date>
    <dc:date>2020-08-28T11:06:00Z</dc:date>
    <meta:template xlink:href="Normal" xlink:type="simple"/>
    <meta:editing-cycles>2</meta:editing-cycles>
    <meta:editing-duration>PT0S</meta:editing-duration>
    <meta:document-statistic meta:page-count="4" meta:paragraph-count="5" meta:word-count="398" meta:character-count="2664" meta:row-count="18" meta:non-whitespace-character-count="2271"/>
  </office:meta>
</office:document-meta>
</file>