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937in" text:min-label-width="0.5in"/>
      </text:list-level-style-number>
      <text:list-level-style-number text:level="2" style:num-suffix="、" style:num-format="甲, 乙, 丙, ...">
        <style:list-level-properties text:space-before="0.427in" text:min-label-width="0.3333in"/>
      </text:list-level-style-number>
      <text:list-level-style-number text:level="3" style:num-suffix="." style:num-format="i">
        <style:list-level-properties fo:text-align="end" text:space-before="0.7604in" text:min-label-width="0.3333in"/>
      </text:list-level-style-number>
      <text:list-level-style-number text:level="4" style:num-suffix="." style:num-format="1">
        <style:list-level-properties text:space-before="1.0937in" text:min-label-width="0.3333in"/>
      </text:list-level-style-number>
      <text:list-level-style-number text:level="5" style:num-suffix="、" style:num-format="甲, 乙, 丙, ...">
        <style:list-level-properties text:space-before="1.427in" text:min-label-width="0.3333in"/>
      </text:list-level-style-number>
      <text:list-level-style-number text:level="6" style:num-suffix="." style:num-format="i">
        <style:list-level-properties fo:text-align="end" text:space-before="1.7604in" text:min-label-width="0.3333in"/>
      </text:list-level-style-number>
      <text:list-level-style-number text:level="7" style:num-suffix="." style:num-format="1">
        <style:list-level-properties text:space-before="2.0937in" text:min-label-width="0.3333in"/>
      </text:list-level-style-number>
      <text:list-level-style-number text:level="8" style:num-suffix="、" style:num-format="甲, 乙, 丙, ...">
        <style:list-level-properties text:space-before="2.427in" text:min-label-width="0.3333in"/>
      </text:list-level-style-number>
      <text:list-level-style-number text:level="9" style:num-suffix="." style:num-format="i">
        <style:list-level-properties fo:text-align="end" text:space-before="2.7604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indent="2.5833in"/>
      <style:text-properties style:font-name="標楷體" style:font-name-asian="標楷體" style:font-size-complex="12pt"/>
    </style:style>
    <style:style style:name="P3" style:parent-style-name="內文" style:family="paragraph">
      <style:paragraph-properties fo:text-indent="2.5833in"/>
      <style:text-properties style:font-name="標楷體" style:font-name-asian="標楷體" style:font-size-complex="12pt"/>
    </style:style>
    <style:style style:name="P4" style:parent-style-name="內文" style:family="paragraph">
      <style:paragraph-properties fo:text-indent="2.5833in"/>
      <style:text-properties style:font-name="標楷體" style:font-name-asian="標楷體" style:font-size-complex="12pt"/>
    </style:style>
    <style:style style:name="P5" style:parent-style-name="內文" style:family="paragraph">
      <style:paragraph-properties fo:text-indent="2.5833in"/>
      <style:text-properties style:font-name="標楷體" style:font-name-asian="標楷體" style:font-size-complex="12pt"/>
    </style:style>
    <style:style style:name="P6" style:parent-style-name="內文" style:family="paragraph">
      <style:paragraph-properties fo:text-indent="2.5833in"/>
      <style:text-properties style:font-name="標楷體" style:font-name-asian="標楷體" style:font-size-complex="12pt"/>
    </style:style>
    <style:style style:name="P7" style:parent-style-name="清單段落" style:list-style-name="LFO1" style:family="paragraph">
      <style:paragraph-properties fo:line-height="0.2777in" fo:margin-left="0.5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2777in" fo:margin-left="0.0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2777in" fo:margin-left="0.0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1" style:family="paragraph">
      <style:paragraph-properties style:snap-to-layout-grid="false" fo:text-align="justify" fo:line-height="0.2916in" fo:margin-left="0.5937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22" style:parent-style-name="清單段落" style:list-style-name="LFO1" style:family="paragraph">
      <style:paragraph-properties fo:line-height="0.2777in" fo:margin-left="0.5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LFO1" style:family="paragraph">
      <style:paragraph-properties fo:line-height="0.2777in" fo:margin-left="0.5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fo:line-height="0.2777in" fo:margin-left="0.5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list-style-name="LFO1" style:family="paragraph">
      <style:paragraph-properties fo:line-height="0.2777in" fo:margin-left="0.5937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0" style:parent-style-name="內文" style:family="paragraph">
      <style:paragraph-properties fo:line-height="0.2777in"/>
    </style:style>
    <style:style style:name="T3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line-height="0.2777in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43" style:parent-style-name="內文" style:family="paragraph">
      <style:paragraph-properties fo:text-align="justify" fo:line-height="0.2916in"/>
    </style:style>
    <style:style style:name="T4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51" style:parent-style-name="內文" style:family="paragraph">
      <style:paragraph-properties fo:text-align="justify" fo:line-height="0.2916in"/>
    </style:style>
    <style:style style:name="T52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57" style:parent-style-name="內文" style:family="paragraph">
      <style:paragraph-properties fo:text-align="justify"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58" style:parent-style-name="內文" style:family="paragraph">
      <style:paragraph-properties fo:text-align="justify"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59" style:parent-style-name="內文" style:family="paragraph">
      <style:paragraph-properties fo:text-align="justify" fo:line-height="0.2916in"/>
    </style:style>
    <style:style style:name="T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67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68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69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7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text-align="justify"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77" style:parent-style-name="內文" style:family="paragraph">
      <style:paragraph-properties fo:line-height="0.2916in"/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78" style:parent-style-name="內文" style:family="paragraph">
      <style:paragraph-properties fo:line-height="0.2916in"/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79" style:parent-style-name="內文" style:family="paragraph">
      <style:paragraph-properties fo:line-height="0.2916in"/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80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81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82" style:parent-style-name="內文" style:family="paragraph">
      <style:paragraph-properties fo:line-height="0.2916in"/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83" style:parent-style-name="內文" style:family="paragraph">
      <style:paragraph-properties fo:line-height="0.2916in"/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84" style:parent-style-name="內文" style:family="paragraph">
      <style:paragraph-properties fo:text-align="justify" fo:line-height="0.2916in"/>
    </style:style>
    <style:style style:name="T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0" style:parent-style-name="內文" style:family="paragraph">
      <style:paragraph-properties fo:text-align="justify" fo:line-height="0.2916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5" style:parent-style-name="內文" style:family="paragraph">
      <style:paragraph-properties fo:text-align="justify" fo:line-height="0.2916in"/>
    </style:style>
    <style:style style:name="T9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line-height="0.2777in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02" style:parent-style-name="內文" style:family="paragraph">
      <style:paragraph-properties fo:line-height="0.2777in"/>
    </style:style>
    <style:style style:name="T10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line-height="0.2777in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1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2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3" style:parent-style-name="內文" style:family="paragraph">
      <style:paragraph-properties fo:line-height="0.2916in"/>
    </style:style>
    <style:style style:name="T13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38" style:parent-style-name="內文" style:family="paragraph">
      <style:paragraph-properties fo:line-height="0.2916in"/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P139" style:parent-style-name="內文" style:family="paragraph">
      <style:paragraph-properties fo:line-height="0.2916in"/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P140" style:parent-style-name="內文" style:family="paragraph">
      <style:paragraph-properties fo:line-height="0.2916in"/>
    </style:style>
    <style:style style:name="T14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45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146" style:parent-style-name="內文" style:family="paragraph">
      <style:paragraph-properties fo:line-height="0.2916in"/>
      <style:text-properties style:font-name="標楷體" style:font-name-asian="標楷體" style:font-name-complex="Times New Roman" fo:font-size="14pt" style:font-size-asian="14pt" style:font-size-complex="14pt"/>
    </style:style>
    <style:style style:name="P147" style:parent-style-name="內文" style:family="paragraph">
      <style:paragraph-properties fo:line-height="0.2916in"/>
    </style:style>
    <style:style style:name="T1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50" style:parent-style-name="內文" style:family="paragraph">
      <style:paragraph-properties fo:line-height="0.2916in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55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56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57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58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59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0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1" style:parent-style-name="內文" style:family="paragraph">
      <style:paragraph-properties fo:line-height="0.2916in"/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6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7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8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69" style:parent-style-name="內文" style:family="paragraph">
      <style:paragraph-properties fo:line-height="0.2916in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70" style:parent-style-name="內文" style:family="paragraph">
      <style:paragraph-properties fo:line-height="0.2916in"/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P171" style:parent-style-name="內文" style:family="paragraph">
      <style:paragraph-properties fo:line-height="0.2916in"/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P172" style:parent-style-name="內文" style:family="paragraph">
      <style:paragraph-properties fo:line-height="0.2916in"/>
    </style:style>
    <style:style style:name="T173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176" style:parent-style-name="內文" style:family="paragraph">
      <style:paragraph-properties fo:line-height="0.2916in"/>
    </style:style>
    <style:style style:name="T177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style:font-name-complex="Times New Roman" fo:color="#FF0000" fo:font-size="14pt" style:font-size-asian="14pt" style:font-size-complex="14pt"/>
    </style:style>
    <style:style style:name="P181" style:parent-style-name="內文" style:family="paragraph">
      <style:paragraph-properties fo:line-height="0.2916in"/>
    </style:style>
    <style:style style:name="T182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style:font-name-complex="新細明體" fo:color="#FF0000" style:letter-kerning="false" fo:font-size="14pt" style:font-size-asian="14pt" style:font-size-complex="14pt"/>
    </style:style>
    <style:style style:name="P186" style:parent-style-name="內文" style:family="paragraph">
      <style:paragraph-properties fo:line-height="0.2777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fo:line-height="0.2777in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2777in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line-height="0.2777in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line-height="0.2777in"/>
    </style:style>
    <style:style style:name="T21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paragraph-properties fo:line-height="0.2777in"/>
    </style:style>
    <style:style style:name="T2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1" style:parent-style-name="內文" style:family="paragraph">
      <style:paragraph-properties fo:line-height="0.2777in"/>
    </style:style>
    <style:style style:name="T2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line-height="0.2777in"/>
    </style:style>
    <style:style style:name="T2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line-height="0.2777in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P235" style:parent-style-name="內文" style:family="paragraph">
      <style:paragraph-properties fo:line-height="0.2777in"/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P238" style:parent-style-name="內文" style:family="paragraph">
      <style:paragraph-properties fo:line-height="0.2777in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3" style:parent-style-name="內文" style:family="paragraph">
      <style:paragraph-properties fo:line-height="0.2777in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8" style:parent-style-name="內文" style:family="paragraph">
      <style:paragraph-properties fo:line-height="0.2777in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台南應用科技大學美術系教師升等審查作業要點</text:p>
      <text:p text:style-name="P2"><text:s text:c="17"/>民國 105 年 08 月 31 日系教評會議通過<text:s/></text:p>
      <text:p text:style-name="P3"><text:s text:c="17"/>民國 105 年 09 月 06 日院教評會議通過</text:p>
      <text:p text:style-name="P4"><text:s text:c="17"/>民國<text:s/>109<text:s/>年<text:s/>01<text:s/>月<text:s/>21<text:s/>日系教評會議修正</text:p>
      <text:p text:style-name="P5"><text:s text:c="17"/>民國<text:s/>109<text:s/>年<text:s/>02<text:s/>月<text:s/>5<text:bookmark-start text:name="_GoBack"/><text:bookmark-end text:name="_GoBack"/><text:s/>日院教評會議修正</text:p>
      <text:p text:style-name="P6"/>
      <text:list text:style-name="LFO1" text:continue-numbering="true">
        <text:list-item>
          <text:p text:style-name="P7">為辦理美術系（以下簡稱本系）教師升等，並維持升等審查品質，特依本校 「教<text:s/></text:p>
        </text:list-item>
      </text:list>
      <text:p text:style-name="P8"><text:s text:c="5"/>師升等審查辦法」第六條訂定「台南應用科技大學美術系教師升等審查 作業要</text:p>
      <text:p text:style-name="P9"><text:s text:c="5"/>點」（以下簡稱本要點）。</text:p>
      <text:list text:style-name="LFO1" text:continue-numbering="true">
        <text:list-item>
          <text:p text:style-name="P10"><text:span text:style-name="T11">本院教師升等除學位</text:span><text:span text:style-name="T12">或文憑</text:span><text:span text:style-name="T13">送審外，送審類別分為「專門著作」、</text:span><text:span text:style-name="T14">「技術報告」、「作品」及「成就證明」</text:span><text:span text:style-name="T15">。教師得自選一類別申請升等，送審資料則依本校</text:span><text:span text:style-name="T16">「教師升等審查</text:span><text:span text:style-name="T17">辦法</text:span><text:span text:style-name="T18">」</text:span><text:span text:style-name="T19">第</text:span><text:span text:style-name="T20">十三</text:span><text:span text:style-name="T21">條規定辦理。升等審理過程中，教師若要改變升等類別，必須撤回原升等申請後，再依程序重新申請。</text:span></text:p>
        </text:list-item>
        <text:list-item>
          <text:p text:style-name="P22">本系教師升等審查程序依本校「教師升等審查辦法」及「教師升等審查作業 要點」規定辦理，系教師評審委員會(以下簡稱「系教評會」)審查內容，包含教師送審資格認定、送審基本門檻及升等指標查核。</text:p>
        </text:list-item>
        <text:list-item>
          <text:p text:style-name="P23">送審資格認定：本系教師申請各職等升等者，送審資格須符合本校「教師升 等</text:p>
        </text:list-item>
      </text:list>
      <text:p text:style-name="P24">審查辦法」第三條第一款至第四款之規定；民國 86 年 3 月 21 日前取得講 師、助教資格之現職人員，如繼續任教而未中斷，得逕依原升等辦法送審。</text:p>
      <text:list text:style-name="LFO1" text:continue-numbering="true">
        <text:list-item>
          <text:p text:style-name="P25"><text:span text:style-name="T26">申請升等送審之學位論文、專門著作、作品、成就證明、技術報告，應符合本校「教師升等審查辦法」</text:span><text:span text:style-name="T27">第</text:span><text:span text:style-name="T28">十二</text:span><text:span text:style-name="T29">條規定。</text:span></text:p>
        </text:list-item>
      </text:list>
      <text:p text:style-name="P30"><text:span text:style-name="T31">六</text:span><text:span text:style-name="T32">、</text:span><text:span text:style-name="T33">送審基本門檻：</text:span></text:p>
      <text:p text:style-name="P34">(一)教師申請升等當學期應實際在校任教授課，申請時前學年度應接受教師評鑑，其<text:s/></text:p>
      <text:p text:style-name="P35"><text:span text:style-name="T36"><text:s text:c="4"/></text:span><text:span text:style-name="T37">評鑑總成績</text:span><text:span text:style-name="T38">應</text:span><text:span text:style-name="T39">達85分(含)以上</text:span><text:span text:style-name="T40">。</text:span><text:span text:style-name="T41">但以學位或文憑及新聘教師，不在此限。</text:span></text:p>
      <text:p text:style-name="P42">(二)教師需符合下列各類別送審基本門檻，方可提出升等申請：</text:p>
      <text:p text:style-name="P43"><text:span text:style-name="T44"><text:s text:c="4"/></text:span><text:span text:style-name="T45">1.</text:span><text:span text:style-name="T46">專門著作升等：送審學術著作論文應為</text:span><text:span text:style-name="T47">送審人</text:span><text:span text:style-name="T48">取得前一</text:span><text:span text:style-name="T49">等級教師資格後所出版</text:span><text:span text:style-name="T50"><text:s/></text:span></text:p>
      <text:p text:style-name="P51"><text:span text:style-name="T52"><text:s text:c="6"/></text:span><text:span text:style-name="T53">或發表者</text:span><text:span text:style-name="T54">，且所提學術期刊論文應為</text:span><text:span text:style-name="T55">科技部審定優質期刊（SCI、SCIE、SSCI、</text:span><text:span text:style-name="T56"><text:s/></text:span></text:p>
      <text:p text:style-name="P57"><text:s text:c="6"/>TSCI、TSSCI、A&amp;HCI、THCI），或經公開出版之學術性研究專書（不含教科書、</text:p>
      <text:p text:style-name="P58"><text:s text:c="6"/>工具書、講義、報告、日記、傳記、翻譯品、編著等其他非學術性著作），並提</text:p>
      <text:p text:style-name="P59"><text:span text:style-name="T60"><text:s text:c="6"/></text:span><text:span text:style-name="T61">出</text:span><text:span text:style-name="T62">佐證</text:span><text:span text:style-name="T63">資料</text:span><text:span text:style-name="T64">。申請升等各</text:span><text:span text:style-name="T65">等級</text:span><text:span text:style-name="T66">教師須分別符合下列要項：</text:span></text:p>
      <text:p text:style-name="P67"><text:s text:c="3"/><text:s text:c="2"/>(1)教授：學術期刊論文發表2篇，以第一作者或通訊作者為原則。</text:p>
      <text:p text:style-name="P68"><text:s text:c="2"/><text:s text:c="2"/><text:s/>(2)副教授：學術期刊論文發表2篇，以第一作者或通訊作者為原則。</text:p>
      <text:p text:style-name="P69"><text:s text:c="3"/><text:s text:c="2"/>(3)助理教授：學術期刊論文發表1篇，以第一作者或通訊作者為原則。</text:p>
      <text:p text:style-name="P70"><text:s/><text:s/>2.技術應用成果升等：申請升等教師須符合下列條件之一：<text:s/></text:p>
      <text:p text:style-name="P71"><text:s/><text:s text:c="2"/><text:s/>(1)近三年度教師執行個人產學合作計畫案金額系級排序：申請升等教 授其中二</text:p>
      <text:p text:style-name="P72"><text:s text:c="7"/>年度皆須達前 10%以內，申請升等副教授其中二年度皆須 達前 20%以內，申</text:p>
      <text:p text:style-name="P73"><text:s text:c="7"/>請升等助理教授其中二年度皆須達前 25%以內。</text:p>
      <text:soft-page-break/>
      <text:p text:style-name="P74"><text:s/><text:s/><text:s/>(2)近三年度教師具有專利件數或技術移轉件數：申請升等教授總件數 須達 5 件<text:s text:c="2"/></text:p>
      <text:p text:style-name="P75"><text:s text:c="6"/>申請升等副教授總件數須達 4 件，申請升等助理教授總 件數須達 3 件。</text:p>
      <text:p text:style-name="P76"><text:s text:c="2"/>3.教學實務成果升等：申請升等教師須符合下列條件：</text:p>
      <text:p text:style-name="P77"><text:s text:c="3"/>(1)申請升等各等級教師需有公開出版專門著作(不含代表作)，申請升等教授至少3<text:s/></text:p>
      <text:p text:style-name="P78"><text:s text:c="6"/>篇(含)以上，申請升等副教授至少2篇(含)以上，申請升等助理教授至少1篇</text:p>
      <text:p text:style-name="P79"><text:s text:c="6"/>(含)<text:s/>以上。</text:p>
      <text:p text:style-name="P80"><text:s text:c="2"/>(2)近三學年度教師教學項評鑑成績於系級排序，每學年皆達前30%(含)以內或取得</text:p>
      <text:p text:style-name="P81"><text:s text:c="5"/>前一等級教師資格後，曾獲選為院級或校級教學卓越教師一次以上。</text:p>
      <text:p text:style-name="P82"><text:s text:c="2"/>(3)教學實務報告須公開發表，教學實務成果光碟及教學歷程檔案由系送交3位外審</text:p>
      <text:p text:style-name="P83"><text:s text:c="4"/>委員審查且獲2位(含)以上委員推薦。</text:p>
      <text:p text:style-name="P84"><text:span text:style-name="T85"><text:s/></text:span><text:span text:style-name="T86"><text:s/></text:span><text:span text:style-name="T87">4.</text:span><text:span text:style-name="T88">作品及成就證明升等</text:span><text:span text:style-name="T89">：依本校「教師升等審查辦法」第七條規定辦理。</text:span></text:p>
      <text:p text:style-name="P90"><text:span text:style-name="T91"><text:s/></text:span><text:span text:style-name="T92"><text:s/></text:span><text:span text:style-name="T93">5.體育成就證明升等</text:span><text:span text:style-name="T94">：依本校「教師升等審查辦法」第七條規定辦理。</text:span></text:p>
      <text:p text:style-name="P95"><text:span text:style-name="T96">七</text:span><text:span text:style-name="T97">、</text:span><text:span text:style-name="T98">各類別升等同意送審參考指標：</text:span></text:p>
      <text:p text:style-name="P99"><text:span text:style-name="T100"><text:s/>(一)專門著作升等：以專門著作申請升等，採計點方式及加權比重計算，申請各</text:span><text:span text:style-name="T101">等級</text:span></text:p>
      <text:p text:style-name="P102"><text:span text:style-name="T103"><text:s text:c="5"/></text:span><text:span text:style-name="T104">升等教師至少須達點數標準，作為系教評會同意送審與否之參 考指標。擬申請</text:span></text:p>
      <text:p text:style-name="P105"><text:s text:c="5"/>升等教授須達 60 點(含)以上，擬申請升等副教授須達 48 點(含)以上，擬申請</text:p>
      <text:p text:style-name="P106"><text:s text:c="4"/>升等助理教授須達 32 點(含)以上。送審著作 須署名本校為所屬單位(新進老師</text:p>
      <text:p text:style-name="P107"><text:s text:c="4"/>除外)，並提具審查證明文件，方可列 入點數計算，專門著作認定標準點數如下</text:p>
      <text:p text:style-name="P108"><text:s text:c="4"/>說明：</text:p>
      <text:p text:style-name="P109"><text:s/><text:s/>1.學術期刊論文：以期刊出版日或期刊接受函日期為基準，點數標準 如下：<text:s/></text:p>
      <text:p text:style-name="P110"><text:s text:c="4"/>(1)發表於 SCI、SCIE、SSCI 與 A&amp;HCI 索引之國際期刊，每篇 20 點。</text:p>
      <text:p text:style-name="P111"><text:span text:style-name="T112"><text:s text:c="3"/></text:span><text:span text:style-name="T113"><text:s/>(2)發表於 TSCI、TSSCI 與</text:span><text:span text:style-name="T114"><text:s/>THCI</text:span><text:span text:style-name="T115">索引之期刊論文，每篇 12 點。</text:span></text:p>
      <text:p text:style-name="P116"><text:s text:c="3"/><text:s/>(3)發表於 EI 與其他具審查制度之國內外學術期刊，每篇 8 點。<text:s/></text:p>
      <text:p text:style-name="P117"><text:s text:c="2"/>2.學術專書：非大學發行者，須經立案之出版社公開發行，並具有國 際標準書號。</text:p>
      <text:p text:style-name="P118"><text:s text:c="3"/><text:s/>(1) 國際出版社發行之專書(不含大陸、港、澳地區)，每本 20 點。</text:p>
      <text:p text:style-name="P119"><text:s text:c="3"/><text:s/>(2) 國內出版社發行之專書，每本 12 點。</text:p>
      <text:p text:style-name="P120"><text:s/><text:s text:c="3"/>(3) 國際出版社發行專書之章、節、篇(不含大陸、港、澳地區)，或 針對某一專<text:s/></text:p>
      <text:p text:style-name="P121"><text:s text:c="8"/>題發表之期刊集結成冊，並經國際出版社正式發行之專 3 書論文(不含</text:p>
      <text:p text:style-name="P122"><text:s text:c="7"/>大陸、港、澳地區)，每章、節、篇 8 點。</text:p>
      <text:p text:style-name="P123"><text:s text:c="2"/><text:s/>(4) 國內出版社出版學術專書之章、節、篇，或針對某一專題發表之 期刊集結成</text:p>
      <text:p text:style-name="P124"><text:s text:c="7"/>冊，並經國內出版社正式發行之專書論文，每章、節、 篇 5 點。<text:s/></text:p>
      <text:p text:style-name="P125"><text:s text:c="2"/>3.合著加權比重計算：依作者排序給予計分比例如下：<text:s/></text:p>
      <text:p text:style-name="P126"><text:s text:c="3"/>(1)第一作者或通訊作者 100%</text:p>
      <text:p text:style-name="P127"><text:s text:c="2"/><text:s/>(2)第二作者 60%<text:s/></text:p>
      <text:p text:style-name="P128"><text:s text:c="3"/>(3)第三作者 40%<text:s/></text:p>
      <text:p text:style-name="P129"><text:s text:c="2"/>(4)第四作者 20%(限國際期刊及國際出版社出版)<text:s/></text:p>
      <text:p text:style-name="P130"/>
      <text:soft-page-break/>
      <text:p text:style-name="P131">(二)技術應用成果升等：以技術應用成果申請升等者，提出技術應用成果須符合審查</text:p>
      <text:p text:style-name="P132"><text:s text:c="4"/>基準，作為院教評會同意送審與否之參考指標。</text:p>
      <text:p text:style-name="P133"><text:span text:style-name="T134"><text:s text:c="2"/></text:span><text:span text:style-name="T135">1.</text:span><text:span text:style-name="T136">技術應用成果</text:span><text:span text:style-name="T137">審查基準包含：</text:span></text:p>
      <text:p text:style-name="P138"><text:s text:c="4"/>(1)技術報告：內容含「研發理念」、「學理基礎」「主題內容」、「方法技巧」、<text:s/></text:p>
      <text:p text:style-name="P139"><text:s text:c="6"/>「成果貢獻」等。</text:p>
      <text:p text:style-name="P140"><text:span text:style-name="T141"><text:s text:c="3"/></text:span><text:span text:style-name="T142">(2)研發成果：</text:span><text:span text:style-name="T143">為送審人取得前一等級教師資格後</text:span><text:span text:style-name="T144">之具體研發成果，審查範圍有「在</text:span></text:p>
      <text:p text:style-name="P145"><text:s text:c="6"/>質與量方面之水準」、「專利獲得與實際之應用」、「技術移轉績效」、「獲獎情形」、<text:s text:c="3"/></text:p>
      <text:p text:style-name="P146"><text:s text:c="5"/>「產學合作執行績效」、「對該專業或產業技術之提升與貢獻」及「持續研發之投</text:p>
      <text:p text:style-name="P147"><text:span text:style-name="T148"><text:s text:c="6"/></text:span><text:span text:style-name="T149">入程度與能力」等。</text:span></text:p>
      <text:p text:style-name="P150"><text:span text:style-name="T151"><text:s text:c="2"/></text:span><text:span text:style-name="T152">2.申請各</text:span><text:span text:style-name="T153">等級</text:span><text:span text:style-name="T154">升等教師應符合下列審查評定基準：</text:span></text:p>
      <text:p text:style-name="P155"><text:s text:c="4"/>(1)教授：應持續從事產學實務研發或創作，並應在該專業或產業領域內有獨創及</text:p>
      <text:p text:style-name="P156"><text:s text:c="7"/>持續性產學實務或創作成果，具有重要具體之貢獻者。</text:p>
      <text:p text:style-name="P157"><text:s text:c="3"/>(2)副教授：應持續從事產學實務研發或創作，並應在該專業或產業領域內有持續</text:p>
      <text:p text:style-name="P158"><text:s text:c="6"/>性產學實務或創作成果，且有具體之貢獻者。</text:p>
      <text:p text:style-name="P159"><text:s text:c="3"/>(3)助理教授：應持續從事產學實務研發或創作，其產學實務或創作成果貢獻良好，</text:p>
      <text:p text:style-name="P160"><text:s text:c="5"/>並能顯示確實具有獨立創新與研發之能力者。</text:p>
      <text:p text:style-name="P161"><text:span text:style-name="T162"><text:s text:c="3"/></text:span><text:span text:style-name="T163">(4)上開各</text:span><text:span text:style-name="T164">等級</text:span><text:span text:style-name="T165">之技術或實務研發成果，其成果貢獻亦包含對於社會、文化、生態</text:span></text:p>
      <text:p text:style-name="P166"><text:s text:c="6"/>等層面之影響。</text:p>
      <text:p text:style-name="P167">(三)教學實務成果升等：以教學實務成果申請升等者，提出教學實務成果須符合審查</text:p>
      <text:p text:style-name="P168"><text:s text:c="5"/>基準，作為院教評會同意送審與否之參考指標。</text:p>
      <text:p text:style-name="P169"><text:s text:c="2"/>1.教學實務成果審查基準包含：</text:p>
      <text:p text:style-name="P170"><text:s text:c="4"/>(1)技術報告：內容含「教學或課程設計理念」、「學理基礎」、「主題內容及方</text:p>
      <text:p text:style-name="P171"><text:s text:c="6"/>法技巧」、「研發成果及學習成效」及「創新及貢獻」等。</text:p>
      <text:p text:style-name="P172"><text:span text:style-name="T173"><text:s text:c="3"/></text:span><text:span text:style-name="T174">(2)</text:span><text:span text:style-name="T175">送審者應繳交學期間教師實際教學之影音，或教學成果之影音燒錄成光碟。該</text:span></text:p>
      <text:p text:style-name="P176"><text:span text:style-name="T177"><text:s text:c="7"/></text:span><text:span text:style-name="T178">影音以</text:span><text:span text:style-name="T179">50</text:span><text:span text:style-name="T180">分鐘為原則，且不得剪接。</text:span></text:p>
      <text:p text:style-name="P181"><text:span text:style-name="T182"><text:s text:c="3"/></text:span><text:span text:style-name="T183">(3)</text:span><text:span text:style-name="T184">教學成果：</text:span><text:span text:style-name="T185">為送審人取得前一等級教師資格後之教學整體成果。</text:span></text:p>
      <text:p text:style-name="P186"><text:span text:style-name="T187"><text:s/></text:span><text:span text:style-name="T188">2.申請各</text:span><text:span text:style-name="T189">等級</text:span><text:span text:style-name="T190">升等教師應符合下列審查評定基準：</text:span></text:p>
      <text:p text:style-name="P191"><text:s/><text:s/>(1)教授：應在專業領域內有持續性從事教學實務研發，並應有獨創及 持續性之教</text:p>
      <text:p text:style-name="P192"><text:s text:c="5"/>學成果，且有重要具體之貢獻者。</text:p>
      <text:p text:style-name="P193"><text:s/><text:s/>(2)副教授：應在專業領域內有持續性從事教學實務研發，並應有持續 性之教學成</text:p>
      <text:p text:style-name="P194"><text:s text:c="5"/>果，且有具體之貢獻者。<text:s/></text:p>
      <text:p text:style-name="P195"><text:s text:c="2"/>(3)助理教授：應在專業領域內持續從事教學實務研發，且教學成果與 貢獻良好。</text:p>
      <text:p text:style-name="P196"><text:span text:style-name="T197"><text:s/></text:span><text:span text:style-name="T198"><text:s/></text:span><text:span text:style-name="T199">(4)上開各</text:span><text:span text:style-name="T200">等級</text:span><text:span text:style-name="T201">之教學實務研發成果，其成果貢獻亦包含對於社會、文 化、生態等</text:span></text:p>
      <text:p text:style-name="P202"><text:s text:c="5"/>層面之影響。</text:p>
      <text:p text:style-name="P203"><text:span text:style-name="T204"><text:s/>(四)</text:span><text:span text:style-name="T205">作品及成就證明升等</text:span><text:span text:style-name="T206">：依本校「教師升等審查辦法」第七條規 定辦理。<text:s/></text:span></text:p>
      <text:p text:style-name="P207"><text:span text:style-name="T208"><text:s/></text:span><text:span text:style-name="T209">(五)</text:span><text:span text:style-name="T210">體育成就</text:span><text:span text:style-name="T211">證明升等：依本校「教師升等審查辦法」第七條規定辦理。 以上各類</text:span></text:p>
      <text:p text:style-name="P212"><text:s text:c="5"/>別升等案採無記名投票，應有出席委員達二分之一(含)以上同意， 始得決議。<text:s/></text:p>
      <text:soft-page-break/>
      <text:p text:style-name="P213"><text:span text:style-name="T214">八</text:span><text:span text:style-name="T215">、辦理教師升等審查時，遇有關委員本人或其配偶、三等親內親屬及具利害關 係人</text:span></text:p>
      <text:p text:style-name="P216"><text:s text:c="3"/>申請升等時，應自行迴避；若未自行迴避，主席得請該委員離席迴避； 表決時，</text:p>
      <text:p text:style-name="P217"><text:s text:c="3"/>迴避委員不列入出席及議決人數計算。</text:p>
      <text:p text:style-name="P218"><text:span text:style-name="T219">九</text:span><text:span text:style-name="T220">、本系教師申請升等未通過時，由系教評會敘明具體理由以書面通知當事人。<text:s/></text:span></text:p>
      <text:p text:style-name="P221"><text:span text:style-name="T222">十</text:span><text:span text:style-name="T223">、本系申請升等教師對審議結果有疑義時，可於收到系教評會之書面通知後 15 日</text:span></text:p>
      <text:p text:style-name="P224"><text:s text:c="5"/>內，檢具具體事實及有關資料，向系教評會提出書面申覆。申請升等教師 對系</text:p>
      <text:p text:style-name="P225"><text:s text:c="5"/>教評會申覆結果有疑義時，得依規定程序向學校教評會提出申訴。<text:s/></text:p>
      <text:p text:style-name="P226"><text:span text:style-name="T227">十</text:span><text:span text:style-name="T228">一</text:span><text:span text:style-name="T229">、教師升等案每學期辦理一次為原則，作業時程依本校「教師升等審查辦法」 辦</text:span></text:p>
      <text:p text:style-name="P230"><text:span text:style-name="T231"><text:s text:c="6"/></text:span><text:span text:style-name="T232">理。</text:span><text:span text:style-name="T233">新聘專任教師資格審查及專任教師以學位或文憑升等時，不受上述條文作</text:span><text:span text:style-name="T234"><text:s/></text:span></text:p>
      <text:p text:style-name="P235"><text:span text:style-name="T236"><text:s text:c="5"/></text:span><text:span text:style-name="T237">業時程限制，惟審查程序仍應依照規定辦理。</text:span></text:p>
      <text:p text:style-name="P238"><text:span text:style-name="T239"><text:s/></text:span><text:span text:style-name="T240">十</text:span><text:span text:style-name="T241">二</text:span><text:span text:style-name="T242">、各系推薦升等各職等教師員額依本校「教師升等審查辦法」規定辦理。</text:span></text:p>
      <text:p text:style-name="P243"><text:span text:style-name="T244"><text:s/></text:span><text:span text:style-name="T245">十</text:span><text:span text:style-name="T246">三</text:span><text:span text:style-name="T247">、本要點經系教師評審委員會及院教師評審委員會通過，陳請校長核定後 實施，</text:span></text:p>
      <text:p text:style-name="P248"><text:span text:style-name="T249"><text:s text:c="4"/></text:span><text:span text:style-name="T250">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937in" text:min-label-width="0.5in"/>
      </text:list-level-style-number>
      <text:list-level-style-number text:level="2" style:num-suffix="、" style:num-format="甲, 乙, 丙, ...">
        <style:list-level-properties text:space-before="0.427in" text:min-label-width="0.3333in"/>
      </text:list-level-style-number>
      <text:list-level-style-number text:level="3" style:num-suffix="." style:num-format="i">
        <style:list-level-properties fo:text-align="end" text:space-before="0.7604in" text:min-label-width="0.3333in"/>
      </text:list-level-style-number>
      <text:list-level-style-number text:level="4" style:num-suffix="." style:num-format="1">
        <style:list-level-properties text:space-before="1.0937in" text:min-label-width="0.3333in"/>
      </text:list-level-style-number>
      <text:list-level-style-number text:level="5" style:num-suffix="、" style:num-format="甲, 乙, 丙, ...">
        <style:list-level-properties text:space-before="1.427in" text:min-label-width="0.3333in"/>
      </text:list-level-style-number>
      <text:list-level-style-number text:level="6" style:num-suffix="." style:num-format="i">
        <style:list-level-properties fo:text-align="end" text:space-before="1.7604in" text:min-label-width="0.3333in"/>
      </text:list-level-style-number>
      <text:list-level-style-number text:level="7" style:num-suffix="." style:num-format="1">
        <style:list-level-properties text:space-before="2.0937in" text:min-label-width="0.3333in"/>
      </text:list-level-style-number>
      <text:list-level-style-number text:level="8" style:num-suffix="、" style:num-format="甲, 乙, 丙, ...">
        <style:list-level-properties text:space-before="2.427in" text:min-label-width="0.3333in"/>
      </text:list-level-style-number>
      <text:list-level-style-number text:level="9" style:num-suffix="." style:num-format="i">
        <style:list-level-properties fo:text-align="end" text:space-before="2.7604in" text:min-label-width="0.3333in"/>
      </text:list-level-style-number>
    </text:list-style>
    <style:page-layout style:name="PL0">
      <style:page-layout-properties fo:page-width="8.268in" fo:page-height="11.693in" style:print-orientation="portrait" fo:margin-top="0.5118in" fo:margin-left="0.5118in" fo:margin-bottom="0.5118in" fo:margin-right="0.5118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</meta:initial-creator>
    <dc:creator>user</dc:creator>
    <meta:creation-date>2020-08-28T10:35:00Z</meta:creation-date>
    <dc:date>2020-08-28T10:36:00Z</dc:date>
    <meta:template xlink:href="Normal" xlink:type="simple"/>
    <meta:editing-cycles>2</meta:editing-cycles>
    <meta:editing-duration>PT60S</meta:editing-duration>
    <meta:document-statistic meta:page-count="4" meta:paragraph-count="8" meta:word-count="625" meta:character-count="4180" meta:row-count="29" meta:non-whitespace-character-count="3563"/>
  </office:meta>
</office:document-meta>
</file>